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544000de926f88b5c4c9243b3b5d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_pages:feed_sheets"/><text:bookmark-start text:name="__RefHeading___feed_sheets_1"/><text:bookmark-start text:name="feed_sheets"/>Feed Sheets<text:bookmark-end text:name="__RefHeading___feed_sheets_1"/><text:bookmark-end text:name="feed_sheets"/></text:h>
      <text:p text:style-name="Text_20_body">Pull data from our web portal into Google Sheets automatically, at regular intervals.</text:p>
      <text:h text:style-name="Heading_20_2" text:outline-level="2"><text:bookmark-start text:name="__RefHeading___how_to_do_get_started_2"/><text:bookmark-start text:name="how_to_do_get_started"/>How to do get started<text:bookmark-end text:name="__RefHeading___how_to_do_get_started_2"/><text:bookmark-end text:name="how_to_do_get_started"/></text:h>
      <text:p text:style-name="Text_20_body">First, log into our web portal and navigate to the API Intergrations section, as shown here.</text:p>
      <text:p text:style-name="Text_20_body"><draw:frame draw:style-name="media" draw:name="0" text:anchor-type="as-char" draw:z-index="0" svg:width="10.874375cm" svg:height="9.604375cm"><draw:image xlink:href="Pictures/d7544000de926f88b5c4c9243b3b5d9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1::19:28</meta:creation-date>
    <dc:creator>Generated</dc:creator>
    <dc:date>2026-08-10T11::19:28</dc:date>
    <dc:language>en-US</dc:language>
    <meta:editing-cycles>1</meta:editing-cycles>
    <meta:editing-duration>PT0S</meta:editing-duration>
    <dc:title>public_pages:feed_sheets</dc:title>
  </office:meta>
</office:document-meta>
</file>