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17c1e1805c6a9b9b4ba918601bd847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_pages:new_sellers:ecommerce_business_models_explained"/><text:bookmark-start text:name="__RefHeading___ecommerce_business_models_explained_1"/><text:bookmark-start text:name="ecommerce_business_models_explained"/>Ecommerce Business Models Explained<text:bookmark-end text:name="__RefHeading___ecommerce_business_models_explained_1"/><text:bookmark-end text:name="ecommerce_business_models_explained"/></text:h>
      <text:p text:style-name="Text_20_body">This is far from an exhaustive or comprehensive list, but this page illustrates some of the most common ecommerce business models and how they work.</text:p>
      <text:p text:style-name="Text_20_body"><draw:frame draw:style-name="media" draw:name="0" text:anchor-type="as-char" draw:z-index="0" svg:width="69.85cm" style:rel-width="100%" svg:height="24.659166666667cm" style:rel-height="scale"><draw:image xlink:href="Pictures/e917c1e1805c6a9b9b4ba918601bd847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0:24</meta:creation-date>
    <dc:creator>Generated</dc:creator>
    <dc:date>2026-08-10T12::00:24</dc:date>
    <dc:language>en-US</dc:language>
    <meta:editing-cycles>1</meta:editing-cycles>
    <meta:editing-duration>PT0S</meta:editing-duration>
    <dc:title>public_pages:new_sellers:ecommerce_business_models_explained</dc:title>
  </office:meta>
</office:document-meta>
</file>