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ublic_pages:send_notifications_to_an_extra_person"/><text:bookmark-start text:name="__RefHeading___howtosend_notifications_to_an_extra_person_1"/><text:bookmark-start text:name="howtosend_notifications_to_an_extra_person"/>Howto: Send Notifications to an Extra Person<text:bookmark-end text:name="__RefHeading___howtosend_notifications_to_an_extra_person_1"/><text:bookmark-end text:name="howtosend_notifications_to_an_extra_person"/></text:h>
      <text:p text:style-name="Text_20_body"><text:span text:style-name="Strong_20_Emphasis">Answers:</text:span> Can email notifications be sent to someone else?</text:p>
      <text:p text:style-name="Text_20_body">You might wish to have some notification emails from our web portal sent to another person you work with. This page talks about how to do that.</text:p>
      <text:h text:style-name="Heading_20_2" text:outline-level="2"><text:bookmark-start text:name="__RefHeading___gmail_users_2"/><text:bookmark-start text:name="gmail_users"/>Gmail Users<text:bookmark-end text:name="__RefHeading___gmail_users_2"/><text:bookmark-end text:name="gmail_users"/></text:h>
      <text:p text:style-name="Text_20_body">If you use Gmail, please see this article: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0T11::20:34</meta:creation-date>
    <dc:creator>Generated</dc:creator>
    <dc:date>2026-08-10T11::20:34</dc:date>
    <dc:language>en-US</dc:language>
    <meta:editing-cycles>1</meta:editing-cycles>
    <meta:editing-duration>PT0S</meta:editing-duration>
    <dc:title>public_pages:send_notifications_to_an_extra_person</dc:title>
  </office:meta>
</office:document-meta>
</file>