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dfbdffaac2b0255a781a3791d0981f.png"/>
  <manifest:file-entry manifest:media-type="image/png" manifest:full-path="Pictures/f7058f73a3daa90a088768792ba2a519.png"/>
  <manifest:file-entry manifest:media-type="image/png" manifest:full-path="Pictures/d247066617a75ad7b70594be2acc9200.png"/>
  <manifest:file-entry manifest:media-type="image/png" manifest:full-path="Pictures/87d60062e8993e1aebecf0d254ecd2d8.png"/>
  <manifest:file-entry manifest:media-type="image/png" manifest:full-path="Pictures/4b0e5242d5dee3921477e270387043d7.png"/>
  <manifest:file-entry manifest:media-type="image/png" manifest:full-path="Pictures/5d0a1fd37cd17909e2549bfbd338377c.png"/>
  <manifest:file-entry manifest:media-type="image/png" manifest:full-path="Pictures/06106fdf8c1303139b941911ad08bbcb.png"/>
  <manifest:file-entry manifest:media-type="image/png" manifest:full-path="Pictures/7092dc1aec47e167afe50a470ee00395.png"/>
  <manifest:file-entry manifest:media-type="image/png" manifest:full-path="Pictures/56b328419442c1e1e91e84b4041ba06c.png"/>
  <manifest:file-entry manifest:media-type="image/png" manifest:full-path="Pictures/798e02d612448a11abf4b578566fd6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_pages:services:inspection_vs_fullservice"/><text:bookmark-start text:name="__RefHeading___inspection_vs._full_servicewhat_s_included_1"/><text:bookmark-start text:name="inspection_vs._full_servicewhat_s_included"/>Inspection vs. Full Service: What's included?<text:bookmark-end text:name="__RefHeading___inspection_vs._full_servicewhat_s_included_1"/><text:bookmark-end text:name="inspection_vs._full_servicewhat_s_included"/></text:h>
      <text:p text:style-name="Text_20_body">Logistics Done Right Inc offers customizable levels of service for your removed or returned inventory. The conversation starts with the basic level of service you need: inspection or full service.</text:p>
      <text:p text:style-name="Text_20_body">This page explains the difference between them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Inspection</text:p>
          </table:table-cell>
          <table:table-cell office:value-type="string" table:style-name="tableheader">
            <text:p text:style-name="Table_20_Heading">Full Service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0" text:anchor-type="as-char" draw:z-index="0" svg:width="1.6933333333333cm" svg:height="1.5875cm"><draw:image xlink:href="Pictures/04dfbdffaac2b0255a781a3791d0981f.png" xlink:type="simple" xlink:show="embed" xlink:actuate="onLoad"/></draw:frame></text:p>
          </table:table-cell>
          <table:table-cell office:value-type="string" table:style-name="tablecell">
            <text:p text:style-name="tablealignleft">Check if factory seals are broken or other signs item was unboxed.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.6933333333333cm" svg:height="1.6404166666667cm"><draw:image xlink:href="Pictures/f7058f73a3daa90a088768792ba2a519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1.6933333333333cm" svg:height="1.6404166666667cm"><draw:image xlink:href="Pictures/f7058f73a3daa90a088768792ba2a519.pn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3" text:anchor-type="as-char" draw:z-index="3" svg:width="1.6933333333333cm" svg:height="1.4022916666667cm"><draw:image xlink:href="Pictures/d247066617a75ad7b70594be2acc9200.png" xlink:type="simple" xlink:show="embed" xlink:actuate="onLoad"/></draw:frame></text:p>
          </table:table-cell>
          <table:table-cell office:value-type="string" table:style-name="tablecell">
            <text:p text:style-name="tablealignleft">&lt;font 11ptfont-family:Arial;color:#000000;background-color:transparent;font-weight:400;font-style:normal;font-variant:normal;text-decoration:none;vertical-align:baseline;white-space:pre;white-space:pre-wrap;/Arial;;inherit;;#000000background-color:transparent;font-weight:400;font-style:normal;font-variant:normal;text-decoration:none;vertical-align:baseline;white-space:pre;white-space:pre-wrap;&gt;Check for physical damage from shipping.&lt;/font&gt;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1.6933333333333cm" svg:height="1.6404166666667cm"><draw:image xlink:href="Pictures/f7058f73a3daa90a088768792ba2a519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5" text:anchor-type="as-char" draw:z-index="5" svg:width="1.6933333333333cm" svg:height="1.6404166666667cm"><draw:image xlink:href="Pictures/f7058f73a3daa90a088768792ba2a519.pn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6" text:anchor-type="as-char" draw:z-index="6" svg:width="1.6933333333333cm" svg:height="1.42875cm"><draw:image xlink:href="Pictures/87d60062e8993e1aebecf0d254ecd2d8.png" xlink:type="simple" xlink:show="embed" xlink:actuate="onLoad"/></draw:frame></text:p>
          </table:table-cell>
          <table:table-cell office:value-type="string" table:style-name="tablecell">
            <text:p text:style-name="tablealignleft">Check items for scratches, dents, cracks, or stains.</text:p>
          </table:table-cell>
          <table:table-cell office:value-type="string" table:style-name="tablecell">
            <text:p text:style-name="tablealignleft"><draw:frame draw:style-name="media" draw:name="7" text:anchor-type="as-char" draw:z-index="7" svg:width="1.6933333333333cm" svg:height="1.6404166666667cm"><draw:image xlink:href="Pictures/f7058f73a3daa90a088768792ba2a519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1.6933333333333cm" svg:height="1.6404166666667cm"><draw:image xlink:href="Pictures/f7058f73a3daa90a088768792ba2a519.pn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9" text:anchor-type="as-char" draw:z-index="9" svg:width="1.6933333333333cm" svg:height="1.5610416666667cm"><draw:image xlink:href="Pictures/4b0e5242d5dee3921477e270387043d7.png" xlink:type="simple" xlink:show="embed" xlink:actuate="onLoad"/></draw:frame></text:p>
          </table:table-cell>
          <table:table-cell office:value-type="string" table:style-name="tablecell">
            <text:p text:style-name="tablealignleft">Check for signs of fraud, and make sure the correct item was returned.</text:p>
          </table:table-cell>
          <table:table-cell office:value-type="string" table:style-name="tablecell">
            <text:p text:style-name="tablealignleft"><draw:frame draw:style-name="media" draw:name="10" text:anchor-type="as-char" draw:z-index="10" svg:width="1.6933333333333cm" svg:height="1.6404166666667cm"><draw:image xlink:href="Pictures/f7058f73a3daa90a088768792ba2a519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1" text:anchor-type="as-char" draw:z-index="11" svg:width="1.6933333333333cm" svg:height="1.6404166666667cm"><draw:image xlink:href="Pictures/f7058f73a3daa90a088768792ba2a519.pn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12" text:anchor-type="as-char" draw:z-index="12" svg:width="1.6933333333333cm" svg:height="1.6933333333333cm"><draw:image xlink:href="Pictures/5d0a1fd37cd17909e2549bfbd338377c.png" xlink:type="simple" xlink:show="embed" xlink:actuate="onLoad"/></draw:frame></text:p>
          </table:table-cell>
          <table:table-cell office:value-type="string" table:style-name="tablecell">
            <text:p text:style-name="tablealignleft">Check for missing or damaged parts and components.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1.6933333333333cm" svg:height="1.6404166666667cm"><draw:image xlink:href="Pictures/f7058f73a3daa90a088768792ba2a519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4" text:anchor-type="as-char" draw:z-index="14" svg:width="1.6933333333333cm" svg:height="1.6404166666667cm"><draw:image xlink:href="Pictures/f7058f73a3daa90a088768792ba2a519.pn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15" text:anchor-type="as-char" draw:z-index="15" svg:width="1.6933333333333cm" svg:height="1.7197916666667cm"><draw:image xlink:href="Pictures/06106fdf8c1303139b941911ad08bbcb.png" xlink:type="simple" xlink:show="embed" xlink:actuate="onLoad"/></draw:frame></text:p>
          </table:table-cell>
          <table:table-cell office:value-type="string" table:style-name="tablecell">
            <text:p text:style-name="tablealignleft">Basic cleaning, such as removing dust, fingerprints, or minor debris.*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16" text:anchor-type="as-char" draw:z-index="16" svg:width="1.6933333333333cm" svg:height="1.6404166666667cm"><draw:image xlink:href="Pictures/f7058f73a3daa90a088768792ba2a519.pn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17" text:anchor-type="as-char" draw:z-index="17" svg:width="1.6933333333333cm" svg:height="1.6139583333333cm"><draw:image xlink:href="Pictures/7092dc1aec47e167afe50a470ee00395.png" xlink:type="simple" xlink:show="embed" xlink:actuate="onLoad"/></draw:frame></text:p>
          </table:table-cell>
          <table:table-cell office:value-type="string" table:style-name="tablecell">
            <text:p text:style-name="tablealignleft">Replace missing or damaged packaging, parts, components, or inserts.**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18" text:anchor-type="as-char" draw:z-index="18" svg:width="1.6933333333333cm" svg:height="1.6404166666667cm"><draw:image xlink:href="Pictures/f7058f73a3daa90a088768792ba2a519.pn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19" text:anchor-type="as-char" draw:z-index="19" svg:width="1.6933333333333cm" svg:height="1.4816666666667cm"><draw:image xlink:href="Pictures/56b328419442c1e1e91e84b4041ba06c.png" xlink:type="simple" xlink:show="embed" xlink:actuate="onLoad"/></draw:frame></text:p>
          </table:table-cell>
          <table:table-cell office:value-type="string" table:style-name="tablecell">
            <text:p text:style-name="tablealignleft">Check if the item powers on and works properly (where applicable).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20" text:anchor-type="as-char" draw:z-index="20" svg:width="1.6933333333333cm" svg:height="1.6404166666667cm"><draw:image xlink:href="Pictures/f7058f73a3daa90a088768792ba2a519.pn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21" text:anchor-type="as-char" draw:z-index="21" svg:width="1.6933333333333cm" svg:height="2.0108333333333cm"><draw:image xlink:href="Pictures/798e02d612448a11abf4b578566fd6a6.png" xlink:type="simple" xlink:show="embed" xlink:actuate="onLoad"/></draw:frame></text:p>
          </table:table-cell>
          <table:table-cell office:value-type="string" table:style-name="tablecell">
            <text:p text:style-name="tablealignleft">Restore the item to factory default settings, or reinstall firmware (where applicable).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22" text:anchor-type="as-char" draw:z-index="22" svg:width="1.6933333333333cm" svg:height="1.6404166666667cm"><draw:image xlink:href="Pictures/f7058f73a3daa90a088768792ba2a519.png" xlink:type="simple" xlink:show="embed" xlink:actuate="onLoad"/></draw:frame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2::00:06</meta:creation-date>
    <dc:creator>Generated</dc:creator>
    <dc:date>2026-08-10T12::00:06</dc:date>
    <dc:language>en-US</dc:language>
    <meta:editing-cycles>1</meta:editing-cycles>
    <meta:editing-duration>PT0S</meta:editing-duration>
    <dc:title>public_pages:services:inspection_vs_fullservice</dc:title>
  </office:meta>
</office:document-meta>
</file>